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3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4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5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6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77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78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79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0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1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2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3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4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5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6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P87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8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9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/>
    </style:style>
    <style:style style:name="T47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8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50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1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2" style:family="text">
      <style:text-properties style:use-window-font-color="true" style:font-name="Calibri" fo:font-size="12pt" fo:font-weight="bold" style:font-size-asian="12pt" style:font-weight-asian="bold" style:font-name-complex="Arial1" style:font-size-complex="12pt" style:font-weight-complex="bold"/>
    </style:style>
    <style:style style:name="T53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4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5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6" style:family="text">
      <style:text-properties fo:color="#ff3333"/>
    </style:style>
    <style:style style:name="T57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2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3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Ligonia 6/<text:span text:style-name="T46">7 </text:span>w Głuchołazach<text:bookmark-start text:name="_Hlk147751136"/></text:p>
      <text:list xml:id="list7631107975219316656" text:style-name="WWNum1">
        <text:list-item>
          <text:p text:style-name="P74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7">oraz </text:span></text:p>
      <text:p text:style-name="P3"><text:span text:style-name="T48">długość okresu realizacji przedmiotu zamówienia będzie wynosiła …..................................................................................................... ...miesięcy </text:span><text:span text:style-name="T49">/miesiące </text:span><text:span text:style-name="T50">licząc od daty podpisania umowy</text:span><text:span text:style-name="T51"> </text:span><text:span text:style-name="T45">( wymagany okres realizacji: minimalny 3 miesiące, maksymalny 6 miesięcy).</text:span></text:p>
      <text:list xml:id="list30814733" text:continue-numbering="true" text:style-name="WWNum1">
        <text:list-item>
          <text:p text:style-name="P75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0797350" text:continue-numbering="true" text:style-name="WWNum1">
        <text:list-item>
          <text:p text:style-name="P76">Oświadczamy, że:</text:p>
          <text:list>
            <text:list-item>
              <text:list>
                <text:list-item>
                  <text:p text:style-name="P78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79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0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1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0817633" text:continue-numbering="true" text:style-name="WWNum1">
        <text:list-item>
          <text:p text:style-name="P82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3">Oświadczam/y, iż: </text:p>
        </text:list-item>
      </text:list>
      <text:list xml:id="list659747725749165563" text:style-name="WWNum7">
        <text:list-item>
          <text:list>
            <text:list-item>
              <text:p text:style-name="P84">nie zamierzam(-y) powierzyć do podwykonania żadnej części niniejszego zamówienia podwykonawcom*</text:p>
            </text:list-item>
            <text:list-item>
              <text:p text:style-name="P84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0823059" text:continue-list="list30817633" text:style-name="WWNum1">
        <text:list-item>
          <text:p text:style-name="P85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89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0810633" text:continue-numbering="true" text:style-name="WWNum1">
        <text:list-item>
          <text:p text:style-name="P86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0801784" text:continue-numbering="true" text:style-name="WWNum1">
        <text:list-item>
          <text:p text:style-name="P77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87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</text:span><text:span text:style-name="T52">Ligonia 6/7</text:span><text:span text:style-name="T57"> 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3">**</text:span><text:span text:style-name="T54">Uwaga:</text:span></text:p>
      <text:p text:style-name="P20"><text:span text:style-name="T55">1)</text:span><text:span text:style-name="T54"> </text:span><text:span text:style-name="T55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88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0:53:16.83</dc:date>
    <meta:editing-duration>PT6H46M42S</meta:editing-duration>
    <meta:editing-cycles>23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80"/>
  </office:meta>
</office:document-meta>
</file>